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14e26ef313fcf681f6cf92e9fb5fdf.png"/>
  <manifest:file-entry manifest:media-type="image/png" manifest:full-path="Pictures/14e85eceba09691f94a016df0645fec0.png"/>
  <manifest:file-entry manifest:media-type="image/png" manifest:full-path="Pictures/7672feb5ab67ebd728379ba2d13871a9.png"/>
  <manifest:file-entry manifest:media-type="image/png" manifest:full-path="Pictures/1211eeb1e3eb28b69fe5ed1afba45a03.png"/>
  <manifest:file-entry manifest:media-type="image/png" manifest:full-path="Pictures/e9972d554012fa9f375bd2069f325fc5.png"/>
  <manifest:file-entry manifest:media-type="image/png" manifest:full-path="Pictures/1681d25ed73ce467ec096b5e7a5e55b1.png"/>
  <manifest:file-entry manifest:media-type="image/png" manifest:full-path="Pictures/bbbbc67011f58f5826502cd9c8d20c53.png"/>
  <manifest:file-entry manifest:media-type="image/png" manifest:full-path="Pictures/81fdb7d1f7110f6afba963eb9bf56a82.png"/>
  <manifest:file-entry manifest:media-type="image/png" manifest:full-path="Pictures/a67c82cf144568320b8e4444c0aeb422.png"/>
  <manifest:file-entry manifest:media-type="image/png" manifest:full-path="Pictures/dfe2cea8c285e5ac5c8205940b18e78c.png"/>
  <manifest:file-entry manifest:media-type="image/png" manifest:full-path="Pictures/4c5f8233a4d48cd8b14532f8065d2e12.png"/>
  <manifest:file-entry manifest:media-type="image/png" manifest:full-path="Pictures/59172ddbf1dbd84d1e3cbf105d4bd6a2.png"/>
  <manifest:file-entry manifest:media-type="image/png" manifest:full-path="Pictures/f502894c30df5f538d321133f9d459e2.png"/>
  <manifest:file-entry manifest:media-type="image/png" manifest:full-path="Pictures/dbb332436f6a9ad591fa21b1f4de4487.png"/>
  <manifest:file-entry manifest:media-type="image/png" manifest:full-path="Pictures/6cadfe171742292f60123ff3f6783a12.png"/>
  <manifest:file-entry manifest:media-type="image/png" manifest:full-path="Pictures/3fbaa33ab0e8de0aa6aad914c7ce9fb9.png"/>
  <manifest:file-entry manifest:media-type="image/png" manifest:full-path="Pictures/702e09253ddd2450c940d580853c9c9e.png"/>
  <manifest:file-entry manifest:media-type="image/png" manifest:full-path="Pictures/ae95acced33d2c14a1281808754bcc43.png"/>
  <manifest:file-entry manifest:media-type="image/png" manifest:full-path="Pictures/0a1f9a9130bb773cf54ea160735bf168.png"/>
  <manifest:file-entry manifest:media-type="image/png" manifest:full-path="Pictures/e0cb014eccca35a4daa644dad6127332.png"/>
  <manifest:file-entry manifest:media-type="image/png" manifest:full-path="Pictures/00645b56c874ceeb6f936c698d2bfc2d.png"/>
  <manifest:file-entry manifest:media-type="image/png" manifest:full-path="Pictures/ce099c5545903beb976711666abdd664.png"/>
  <manifest:file-entry manifest:media-type="image/png" manifest:full-path="Pictures/29742443bca727b38d963669684682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uides:utilisation:supervision"/><text:bookmark-start text:name="__RefHeading___supervisionuser_guide_1"/><text:bookmark-start text:name="supervisionuser_guide"/>Supervision : User Guide<text:bookmark-end text:name="__RefHeading___supervisionuser_guide_1"/><text:bookmark-end text:name="supervisionuser_guide"/></text:h>
      <text:p text:style-name="Text_20_body"><draw:frame draw:style-name="media" draw:name="0" text:anchor-type="as-char" draw:z-index="0" svg:width="2.6458333333333cm" svg:height="" svg:rel-height="100%"><draw:image xlink:href="/home/edgeairport/www/wiki/data/media/en/guides/utilisation/supervision_image_0.png" xlink:type="simple" xlink:show="embed" xlink:actuate="onLoad"/></draw:frame></text:p>
      <text:h text:style-name="Heading_20_1" text:outline-level="1"><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objective_3"/><text:bookmark-start text:name="objective"/>Objective<text:bookmark-end text:name="__RefHeading___objective_3"/><text:bookmark-end text:name="objective"/></text:h>
      <text:p text:style-name="Text_20_body">Edge Supervision allows real-time visualization of what is being displayed on the screen allowing you to supervise all of the workstations and the display systems.
This mosaic, fully configurable, allows users to view live all the connected PCs and screens and set the thumbnail view to regroup stations by function, location, type. It is also possible to take control of each screen remotely, independently of the others, in order to perform a manual action if necessary.
<draw:frame draw:style-name="media" draw:name="1" text:anchor-type="as-char" draw:z-index="1" svg:width="22.5425cm" style:rel-width="100%" svg:height="16.1925cm" style:rel-height="scale"><draw:image xlink:href="Pictures/9814e26ef313fcf681f6cf92e9fb5fdf.png" xlink:type="simple" xlink:show="embed" xlink:actuate="onLoad"/></draw:frame></text:p>
      <text:h text:style-name="Heading_20_2" text:outline-level="2"><text:bookmark-start text:name="__RefHeading___description_of_the_user_interface_4"/><text:bookmark-start text:name="description_of_the_user_interface"/>Description of the user interface<text:bookmark-end text:name="__RefHeading___description_of_the_user_interface_4"/><text:bookmark-end text:name="description_of_the_user_interface"/></text:h>
      <text:p text:style-name="Text_20_body"><draw:frame draw:style-name="media" draw:name="2" text:anchor-type="as-char" draw:z-index="2" svg:width="18.89125cm" style:rel-width="100%" svg:height="17.330208333333cm" style:rel-height="scale"><draw:image xlink:href="Pictures/14e85eceba09691f94a016df0645fec0.png" xlink:type="simple" xlink:show="embed" xlink:actuate="onLoad"/></draw:frame></text:p>
      <text:p text:style-name="Text_20_body"><draw:frame draw:style-name="media" draw:name="3" text:anchor-type="as-char" draw:z-index="3" svg:width="17.118541666667cm" style:rel-width="100%" svg:height="2.460625cm" style:rel-height="scale"><draw:image xlink:href="Pictures/7672feb5ab67ebd728379ba2d13871a9.png" xlink:type="simple" xlink:show="embed" xlink:actuate="onLoad"/></draw:frame></text:p>
      <text:h text:style-name="Heading_20_1" text:outline-level="1"><text:bookmark-start text:name="__RefHeading___viewing_the_display_devices_5"/><text:bookmark-start text:name="viewing_the_display_devices"/>Viewing the display devices<text:bookmark-end text:name="__RefHeading___viewing_the_display_devices_5"/><text:bookmark-end text:name="viewing_the_display_devices"/></text:h>
      <text:h text:style-name="Heading_20_2" text:outline-level="2"><text:bookmark-start text:name="__RefHeading___displaying_device_content_6"/><text:bookmark-start text:name="displaying_device_content"/>Displaying device content<text:bookmark-end text:name="__RefHeading___displaying_device_content_6"/><text:bookmark-end text:name="displaying_device_content"/></text:h>
      <text:list text:style-name="List_20_1" text:continue-numbering="false">
        <text:list-item>
          <text:p text:style-name="LastListParagraph_FirstListParagraph_List_20_1_Content"> Click Show All on the menu bar.</text:p>
        </text:list-item>
      </text:list>
      <text:p text:style-name="Text_20_body"><draw:frame draw:style-name="media" draw:name="4" text:anchor-type="as-char" draw:z-index="4" svg:width="18.917708333333cm" style:rel-width="100%" svg:height="1.5875cm" style:rel-height="scale"><draw:image xlink:href="Pictures/1211eeb1e3eb28b69fe5ed1afba45a03.png" xlink:type="simple" xlink:show="embed" xlink:actuate="onLoad"/></draw:frame></text:p>
      <text:list text:style-name="List_20_1" text:continue-numbering="false">
        <text:list-item>
          <text:p text:style-name="LastListParagraph_FirstListParagraph_List_20_1_Content"> A mosaic of contents appears on the screen.</text:p>
        </text:list-item>
      </text:list>
      <text:p text:style-name="Text_20_body"><draw:frame draw:style-name="media" draw:name="5" text:anchor-type="as-char" draw:z-index="5" svg:width="24.738541666667cm" style:rel-width="100%" svg:height="17.224375cm" style:rel-height="scale"><draw:image xlink:href="Pictures/e9972d554012fa9f375bd2069f325fc5.png" xlink:type="simple" xlink:show="embed" xlink:actuate="onLoad"/></draw:frame></text:p>
      <text:h text:style-name="Heading_20_2" text:outline-level="2"><text:bookmark-start text:name="__RefHeading___removing_screensmosaic_7"/><text:bookmark-start text:name="removing_screensmosaic"/>Removing screensMosaic<text:bookmark-end text:name="__RefHeading___removing_screensmosaic_7"/><text:bookmark-end text:name="removing_screensmosaic"/></text:h>
      <text:list text:style-name="List_20_1" text:continue-numbering="false">
        <text:list-item>
          <text:p text:style-name="LastListParagraph_FirstListParagraph_List_20_1_Content">  Click Hide All  on the menu. </text:p>
        </text:list-item>
      </text:list>
      <text:p text:style-name="Text_20_body"><draw:frame draw:style-name="media" draw:name="6" text:anchor-type="as-char" draw:z-index="6" svg:width="18.917708333333cm" style:rel-width="100%" svg:height="1.5875cm" style:rel-height="scale"><draw:image xlink:href="Pictures/1681d25ed73ce467ec096b5e7a5e55b1.png" xlink:type="simple" xlink:show="embed" xlink:actuate="onLoad"/></draw:frame></text:p>
      <text:h text:style-name="Heading_20_1" text:outline-level="1"><text:bookmark-start text:name="__RefHeading___managing_zones_8"/><text:bookmark-start text:name="managing_zones"/>Managing zones<text:bookmark-end text:name="__RefHeading___managing_zones_8"/><text:bookmark-end text:name="managing_zones"/></text:h>
      <text:h text:style-name="Heading_20_2" text:outline-level="2"><text:bookmark-start text:name="__RefHeading___turning_on_devices_within_a_zone_9"/><text:bookmark-start text:name="turning_on_devices_within_a_zone"/>Turning on devices within a zone<text:bookmark-end text:name="__RefHeading___turning_on_devices_within_a_zone_9"/><text:bookmark-end text:name="turning_on_devices_within_a_zone"/></text:h>
      <text:list text:style-name="List_20_1" text:continue-numbering="false">
        <text:list-item>
          <text:p text:style-name="FirstListParagraph_List_20_1_Content"> Right click on the name of the zone to be switched on.</text:p>
        </text:list-item>
        <text:list-item>
          <text:p text:style-name="List_20_1_Content"> Position the mouse on Remote Client Actions.</text:p>
        </text:list-item>
        <text:list-item>
          <text:p text:style-name="LastListParagraph_List_20_1_Content"> Click on Power on in the context menu.</text:p>
        </text:list-item>
      </text:list>
      <text:p text:style-name="Text_20_body"><draw:frame draw:style-name="media" draw:name="7" text:anchor-type="as-char" draw:z-index="7" svg:width="33.866666666667cm" style:rel-width="100%" svg:height="20.32cm" style:rel-height="scale"><draw:image xlink:href="Pictures/bbbbc67011f58f5826502cd9c8d20c53.png" xlink:type="simple" xlink:show="embed" xlink:actuate="onLoad"/></draw:frame></text:p>
      <text:h text:style-name="Heading_20_2" text:outline-level="2"><text:bookmark-start text:name="__RefHeading___restarting_devices_in_a_zone_10"/><text:bookmark-start text:name="restarting_devices_in_a_zone"/>Restarting devices in a zone<text:bookmark-end text:name="__RefHeading___restarting_devices_in_a_zone_10"/><text:bookmark-end text:name="restarting_devices_in_a_zone"/></text:h>
      <text:list text:style-name="List_20_1" text:continue-numbering="false">
        <text:list-item>
          <text:p text:style-name="FirstListParagraph_List_20_1_Content"> Right-click on the name of the zone to be restarted.</text:p>
        </text:list-item>
        <text:list-item>
          <text:p text:style-name="List_20_1_Content"> Position the mouse on Remote Client Actions in the menu which appears</text:p>
        </text:list-item>
        <text:list-item>
          <text:p text:style-name="LastListParagraph_List_20_1_Content"> Click on Restart  in the context menu.</text:p>
        </text:list-item>
      </text:list>
      <text:p text:style-name="Text_20_body"><draw:frame draw:style-name="media" draw:name="8" text:anchor-type="as-char" draw:z-index="8" svg:width="33.866666666667cm" style:rel-width="100%" svg:height="20.32cm" style:rel-height="scale"><draw:image xlink:href="Pictures/81fdb7d1f7110f6afba963eb9bf56a82.png" xlink:type="simple" xlink:show="embed" xlink:actuate="onLoad"/></draw:frame></text:p>
      <text:h text:style-name="Heading_20_2" text:outline-level="2"><text:bookmark-start text:name="__RefHeading___switching_off_devices_in_a_zone_11"/><text:bookmark-start text:name="switching_off_devices_in_a_zone"/>Switching off devices in a zone<text:bookmark-end text:name="__RefHeading___switching_off_devices_in_a_zone_11"/><text:bookmark-end text:name="switching_off_devices_in_a_zone"/></text:h>
      <text:list text:style-name="List_20_1" text:continue-numbering="false">
        <text:list-item>
          <text:p text:style-name="FirstListParagraph_List_20_1_Content"> Right-click on the name of the zone to be switched off.</text:p>
        </text:list-item>
        <text:list-item>
          <text:p text:style-name="List_20_1_Content"> Position the mouse on Remote Client Actions.</text:p>
        </text:list-item>
        <text:list-item>
          <text:p text:style-name="LastListParagraph_List_20_1_Content"> Click on Power off in the context menu. </text:p>
        </text:list-item>
      </text:list>
      <text:p text:style-name="Text_20_body"><draw:frame draw:style-name="media" draw:name="9" text:anchor-type="as-char" draw:z-index="9" svg:width="33.866666666667cm" style:rel-width="100%" svg:height="20.32cm" style:rel-height="scale"><draw:image xlink:href="Pictures/81fdb7d1f7110f6afba963eb9bf56a82.png" xlink:type="simple" xlink:show="embed" xlink:actuate="onLoad"/></draw:frame></text:p>
      <text:h text:style-name="Heading_20_2" text:outline-level="2"><text:bookmark-start text:name="__RefHeading___adding_the_area_12"/><text:bookmark-start text:name="adding_the_area"/>Adding the area<text:bookmark-end text:name="__RefHeading___adding_the_area_12"/><text:bookmark-end text:name="adding_the_area"/></text:h>
      <text:list text:style-name="List_20_1" text:continue-numbering="false">
        <text:list-item>
          <text:p text:style-name="FirstListParagraph_List_20_1_Content"> Right-click in the screen area.</text:p>
        </text:list-item>
        <text:list-item>
          <text:p text:style-name="LastListParagraph_List_20_1_Content"> Click on Add Area in the menu that appears.</text:p>
        </text:list-item>
      </text:list>
      <text:p text:style-name="Text_20_body"><draw:frame draw:style-name="media" draw:name="10" text:anchor-type="as-char" draw:z-index="10" svg:width="13.17625cm" svg:height="8.8370833333333cm"><draw:image xlink:href="Pictures/a67c82cf144568320b8e4444c0aeb422.png" xlink:type="simple" xlink:show="embed" xlink:actuate="onLoad"/></draw:frame></text:p>
      <text:list text:style-name="List_20_1" text:continue-numbering="false">
        <text:list-item>
          <text:p text:style-name="LastListParagraph_FirstListParagraph_List_20_1_Content"> Enter name for a new zone in the Name field of the <text:span text:style-name="Strong_20_Emphasis">Dialog </text:span>window.</text:p>
        </text:list-item>
      </text:list>
      <text:p text:style-name="Text_20_body"><draw:frame draw:style-name="media" draw:name="11" text:anchor-type="as-char" draw:z-index="11" svg:width="11.006666666667cm" svg:height="6.4822916666667cm"><draw:image xlink:href="Pictures/dfe2cea8c285e5ac5c8205940b18e78c.png" xlink:type="simple" xlink:show="embed" xlink:actuate="onLoad"/></draw:frame></text:p>
      <text:h text:style-name="Heading_20_3" text:outline-level="3"><text:bookmark-start text:name="__RefHeading___creating_a_parent_area_13"/><text:bookmark-start text:name="creating_a_parent_area"/>Creating a parent area<text:bookmark-end text:name="__RefHeading___creating_a_parent_area_13"/><text:bookmark-end text:name="creating_a_parent_area"/></text:h>
      <text:list text:style-name="List_20_1" text:continue-numbering="false">
        <text:list-item>
          <text:p text:style-name="LastListParagraph_FirstListParagraph_List_20_1_Content"> Click on/in the Dialog window:</text:p>
        </text:list-item>
      </text:list>
      <text:p text:style-name="Text_20_body"><draw:frame draw:style-name="media" draw:name="12" text:anchor-type="as-char" draw:z-index="12" svg:width="11.006666666667cm" svg:height="6.4822916666667cm"><draw:image xlink:href="Pictures/4c5f8233a4d48cd8b14532f8065d2e12.png" xlink:type="simple" xlink:show="embed" xlink:actuate="onLoad"/></draw:frame></text:p>
      <text:list text:style-name="List_20_1" text:continue-numbering="false">
        <text:list-item>
          <text:p text:style-name="LastListParagraph_FirstListParagraph_List_20_1_Content"> Click on OK to confirm.</text:p>
        </text:list-item>
      </text:list>
      <text:h text:style-name="Heading_20_3" text:outline-level="3"><text:bookmark-start text:name="__RefHeading___creating_a_child_area_14"/><text:bookmark-start text:name="creating_a_child_area"/>Creating a child area<text:bookmark-end text:name="__RefHeading___creating_a_child_area_14"/><text:bookmark-end text:name="creating_a_child_area"/></text:h>
      <text:p text:style-name="Text_20_body">A child area is a zone that is dependent on another zone.</text:p>
      <text:list text:style-name="List_20_1" text:continue-numbering="false">
        <text:list-item>
          <text:p text:style-name="LastListParagraph_FirstListParagraph_List_20_1_Content"> Click on one of the existing zones.</text:p>
        </text:list-item>
      </text:list>
      <text:p text:style-name="Text_20_body"><draw:frame draw:style-name="media" draw:name="13" text:anchor-type="as-char" draw:z-index="13" svg:width="11.006666666667cm" svg:height="6.4822916666667cm"><draw:image xlink:href="Pictures/59172ddbf1dbd84d1e3cbf105d4bd6a2.png" xlink:type="simple" xlink:show="embed" xlink:actuate="onLoad"/></draw:frame></text:p>
      <text:list text:style-name="List_20_1" text:continue-numbering="false">
        <text:list-item>
          <text:p text:style-name="LastListParagraph_FirstListParagraph_List_20_1_Content"> Click on OK to confirm.</text:p>
        </text:list-item>
      </text:list>
      <text:h text:style-name="Heading_20_2" text:outline-level="2"><text:bookmark-start text:name="__RefHeading___changing_the_placement_of_a_zone_15"/><text:bookmark-start text:name="changing_the_placement_of_a_zone"/>Changing the placement of a zone<text:bookmark-end text:name="__RefHeading___changing_the_placement_of_a_zone_15"/><text:bookmark-end text:name="changing_the_placement_of_a_zone"/></text:h>
      <text:list text:style-name="List_20_1" text:continue-numbering="false">
        <text:list-item>
          <text:p text:style-name="FirstListParagraph_List_20_1_Content"> Right-click in the area you want to change.</text:p>
        </text:list-item>
        <text:list-item>
          <text:p text:style-name="LastListParagraph_List_20_1_Content"> Click Edit Area in the context menu.</text:p>
        </text:list-item>
      </text:list>
      <text:p text:style-name="Text_20_body"><draw:frame draw:style-name="media" draw:name="14" text:anchor-type="as-char" draw:z-index="14" svg:width="6.82625cm" svg:height="7.3554166666667cm"><draw:image xlink:href="Pictures/f502894c30df5f538d321133f9d459e2.png" xlink:type="simple" xlink:show="embed" xlink:actuate="onLoad"/></draw:frame></text:p>
      <text:list text:style-name="List_20_1" text:continue-numbering="false">
        <text:list-item>
          <text:p text:style-name="LastListParagraph_FirstListParagraph_List_20_1_Content"> The <text:span text:style-name="Strong_20_Emphasis">Dialog</text:span> window opens:</text:p>
        </text:list-item>
      </text:list>
      <text:p text:style-name="Text_20_body"><draw:frame draw:style-name="media" draw:name="15" text:anchor-type="as-char" draw:z-index="15" svg:width="10.212916666667cm" svg:height="5.23875cm"><draw:image xlink:href="Pictures/dbb332436f6a9ad591fa21b1f4de4487.png" xlink:type="simple" xlink:show="embed" xlink:actuate="onLoad"/></draw:frame></text:p>
      <text:list text:style-name="List_20_1" text:continue-numbering="false">
        <text:list-item>
          <text:p text:style-name="FirstListParagraph_List_20_1_Content"> Type the new name of the zone in the Name field.</text:p>
        </text:list-item>
        <text:list-item>
          <text:p text:style-name="List_20_1_Content"> Click on the Parent Area dropdown arrow to change its location.</text:p>
        </text:list-item>
        <text:list-item>
          <text:p text:style-name="LastListParagraph_List_20_1_Content"> Click OK to confirm.</text:p>
        </text:list-item>
      </text:list>
      <text:h text:style-name="Heading_20_1" text:outline-level="1"><text:bookmark-start text:name="__RefHeading___managing_the_devices_16"/><text:bookmark-start text:name="managing_the_devices"/>Managing the devices<text:bookmark-end text:name="__RefHeading___managing_the_devices_16"/><text:bookmark-end text:name="managing_the_devices"/></text:h>
      <text:h text:style-name="Heading_20_2" text:outline-level="2"><text:bookmark-start text:name="__RefHeading___turning_on_a_device_17"/><text:bookmark-start text:name="turning_on_a_device"/>Turning on A device<text:bookmark-end text:name="__RefHeading___turning_on_a_device_17"/><text:bookmark-end text:name="turning_on_a_device"/></text:h>
      <text:list text:style-name="List_20_1" text:continue-numbering="false">
        <text:list-item>
          <text:p text:style-name="FirstListParagraph_List_20_1_Content"> Right-click on the device to be switched on.</text:p>
        </text:list-item>
        <text:list-item>
          <text:p text:style-name="List_20_1_Content"> Position the mouse on Remote Client Actions.</text:p>
        </text:list-item>
        <text:list-item>
          <text:p text:style-name="LastListParagraph_List_20_1_Content"> Click Power on in the context menu.</text:p>
        </text:list-item>
      </text:list>
      <text:p text:style-name="Text_20_body"><draw:frame draw:style-name="media" draw:name="16" text:anchor-type="as-char" draw:z-index="16" svg:width="33.866666666667cm" style:rel-width="100%" svg:height="20.32cm" style:rel-height="scale"><draw:image xlink:href="Pictures/6cadfe171742292f60123ff3f6783a12.png" xlink:type="simple" xlink:show="embed" xlink:actuate="onLoad"/></draw:frame></text:p>
      <text:h text:style-name="Heading_20_2" text:outline-level="2"><text:bookmark-start text:name="__RefHeading___restarting_a_device_18"/><text:bookmark-start text:name="restarting_a_device"/>Restarting a device<text:bookmark-end text:name="__RefHeading___restarting_a_device_18"/><text:bookmark-end text:name="restarting_a_device"/></text:h>
      <text:list text:style-name="List_20_1" text:continue-numbering="false">
        <text:list-item>
          <text:p text:style-name="FirstListParagraph_List_20_1_Content"> Right-click on the device  to be restarted.</text:p>
        </text:list-item>
        <text:list-item>
          <text:p text:style-name="List_20_1_Content"> Position the mouse on Remote Client Actions in the menu which appears</text:p>
        </text:list-item>
        <text:list-item>
          <text:p text:style-name="LastListParagraph_List_20_1_Content"> Click on  Restart in the context menu.</text:p>
        </text:list-item>
      </text:list>
      <text:p text:style-name="Text_20_body"><draw:frame draw:style-name="media" draw:name="17" text:anchor-type="as-char" draw:z-index="17" svg:width="33.866666666667cm" style:rel-width="100%" svg:height="20.32cm" style:rel-height="scale"><draw:image xlink:href="Pictures/3fbaa33ab0e8de0aa6aad914c7ce9fb9.png" xlink:type="simple" xlink:show="embed" xlink:actuate="onLoad"/></draw:frame></text:p>
      <text:h text:style-name="Heading_20_2" text:outline-level="2"><text:bookmark-start text:name="__RefHeading___turning_off_a_device_19"/><text:bookmark-start text:name="turning_off_a_device"/>Turning off a device<text:bookmark-end text:name="__RefHeading___turning_off_a_device_19"/><text:bookmark-end text:name="turning_off_a_device"/></text:h>
      <text:list text:style-name="List_20_1" text:continue-numbering="false">
        <text:list-item>
          <text:p text:style-name="FirstListParagraph_List_20_1_Content"> Right-click on the device to be switched off.</text:p>
        </text:list-item>
        <text:list-item>
          <text:p text:style-name="List_20_1_Content"> Position the mouse on Remote Client Actions in the menu which appears. </text:p>
        </text:list-item>
        <text:list-item>
          <text:p text:style-name="LastListParagraph_List_20_1_Content"> Click on Power off in the context menu.</text:p>
        </text:list-item>
      </text:list>
      <text:p text:style-name="Text_20_body"><draw:frame draw:style-name="media" draw:name="18" text:anchor-type="as-char" draw:z-index="18" svg:width="33.866666666667cm" style:rel-width="100%" svg:height="20.32cm" style:rel-height="scale"><draw:image xlink:href="Pictures/702e09253ddd2450c940d580853c9c9e.png" xlink:type="simple" xlink:show="embed" xlink:actuate="onLoad"/></draw:frame></text:p>
      <text:h text:style-name="Heading_20_2" text:outline-level="2"><text:bookmark-start text:name="__RefHeading___viewing_display_of_the_devices_20"/><text:bookmark-start text:name="viewing_display_of_the_devices"/>Viewing display of the devices<text:bookmark-end text:name="__RefHeading___viewing_display_of_the_devices_20"/><text:bookmark-end text:name="viewing_display_of_the_devices"/></text:h>
      <text:list text:style-name="List_20_1" text:continue-numbering="false">
        <text:list-item>
          <text:p text:style-name="LastListParagraph_FirstListParagraph_List_20_1_Content"> Click on the relevant device.</text:p>
        </text:list-item>
      </text:list>
      <text:p text:style-name="Text_20_body"><draw:frame draw:style-name="media" draw:name="19" text:anchor-type="as-char" draw:z-index="19" svg:width="8.0697916666667cm" svg:height="8.810625cm"><draw:image xlink:href="Pictures/ae95acced33d2c14a1281808754bcc43.png" xlink:type="simple" xlink:show="embed" xlink:actuate="onLoad"/></draw:frame></text:p>
      <text:list text:style-name="List_20_1" text:continue-numbering="false">
        <text:list-item>
          <text:p text:style-name="LastListParagraph_FirstListParagraph_List_20_1_Content"> Click Show / Hide in the menu bar.</text:p>
        </text:list-item>
      </text:list>
      <text:p text:style-name="Text_20_body"><draw:frame draw:style-name="media" draw:name="20" text:anchor-type="as-char" draw:z-index="20" svg:width="18.917708333333cm" style:rel-width="100%" svg:height="1.5875cm" style:rel-height="scale"><draw:image xlink:href="Pictures/0a1f9a9130bb773cf54ea160735bf168.png" xlink:type="simple" xlink:show="embed" xlink:actuate="onLoad"/></draw:frame></text:p>
      <text:list text:style-name="List_20_1" text:continue-numbering="false">
        <text:list-item>
          <text:p text:style-name="LastListParagraph_FirstListParagraph_List_20_1_Content"> The contents are displayed. </text:p>
        </text:list-item>
      </text:list>
      <text:p text:style-name="Text_20_body"><draw:frame draw:style-name="media" draw:name="21" text:anchor-type="as-char" draw:z-index="21" svg:width="28.125208333333cm" style:rel-width="100%" svg:height="17.832916666667cm" style:rel-height="scale"><draw:image xlink:href="Pictures/e0cb014eccca35a4daa644dad6127332.png" xlink:type="simple" xlink:show="embed" xlink:actuate="onLoad"/></draw:frame></text:p>
      <text:h text:style-name="Heading_20_2" text:outline-level="2"><text:bookmark-start text:name="__RefHeading___programming_on_off_times_of_samsung_soc_screens_21"/><text:bookmark-start text:name="programming_on_off_times_of_samsung_soc_screens"/>programming on/off times of samsung soc screens<text:bookmark-end text:name="__RefHeading___programming_on_off_times_of_samsung_soc_screens_21"/><text:bookmark-end text:name="programming_on_off_times_of_samsung_soc_screens"/></text:h>
      <text:list text:style-name="List_20_1" text:continue-numbering="false">
        <text:list-item>
          <text:p text:style-name="FirstListParagraph_List_20_1_Content"> Right click on the device to be programmed. </text:p>
        </text:list-item>
        <text:list-item>
          <text:p text:style-name="LastListParagraph_List_20_1_Content"> Position the mouse on Remote Client Actions in the menu which appears.</text:p>
        </text:list-item>
      </text:list>
      <text:p text:style-name="Text_20_body"><draw:frame draw:style-name="media" draw:name="22" text:anchor-type="as-char" draw:z-index="22" svg:width="33.866666666667cm" style:rel-width="100%" svg:height="20.32cm" style:rel-height="scale"><draw:image xlink:href="Pictures/81fdb7d1f7110f6afba963eb9bf56a82.png" xlink:type="simple" xlink:show="embed" xlink:actuate="onLoad"/></draw:frame></text:p>
      <text:list text:style-name="List_20_1" text:continue-numbering="false">
        <text:list-item>
          <text:p text:style-name="FirstListParagraph_List_20_1_Content"> Click on Edit Schedule in the contextual menu.</text:p>
        </text:list-item>
        <text:list-item>
          <text:p text:style-name="LastListParagraph_List_20_1_Content"> The Edit Schedule window opens.</text:p>
        </text:list-item>
      </text:list>
      <text:p text:style-name="Text_20_body"><draw:frame draw:style-name="media" draw:name="23" text:anchor-type="as-char" draw:z-index="23" svg:width="12.488333333333cm" svg:height="9.5779166666667cm"><draw:image xlink:href="Pictures/00645b56c874ceeb6f936c698d2bfc2d.png" xlink:type="simple" xlink:show="embed" xlink:actuate="onLoad"/></draw:frame></text:p>
      <text:list text:style-name="List_20_1" text:continue-numbering="false">
        <text:list-item>
          <text:p text:style-name="FirstListParagraph_List_20_1_Content"> Check mark the Power On to set the time at which the device should turn on.</text:p>
        </text:list-item>
        <text:list-item>
          <text:p text:style-name="List_20_1_Content"> Fill out the fields below. </text:p>
        </text:list-item>
        <text:list-item>
          <text:p text:style-name="List_20_1_Content"> Check mark the Power Off box to set the time at which the device should turn off.</text:p>
        </text:list-item>
        <text:list-item>
          <text:p text:style-name="List_20_1_Content"> Fill out the fields below. </text:p>
        </text:list-item>
        <text:list-item>
          <text:p text:style-name="LastListParagraph_List_20_1_Content"> Click OK to confirm.</text:p>
        </text:list-item>
      </text:list>
      <text:h text:style-name="Heading_20_2" text:outline-level="2"><text:bookmark-start text:name="__RefHeading___adding_a_device_22"/><text:bookmark-start text:name="adding_a_device"/>Adding a device<text:bookmark-end text:name="__RefHeading___adding_a_device_22"/><text:bookmark-end text:name="adding_a_device"/></text:h>
      <text:list text:style-name="List_20_1" text:continue-numbering="false">
        <text:list-item>
          <text:p text:style-name="FirstListParagraph_List_20_1_Content"> Right-click on the screen area.</text:p>
        </text:list-item>
        <text:list-item>
          <text:p text:style-name="LastListParagraph_List_20_1_Content"> Click on Add Client in the menu that appears.</text:p>
        </text:list-item>
      </text:list>
      <text:p text:style-name="Text_20_body"><draw:frame draw:style-name="media" draw:name="24" text:anchor-type="as-char" draw:z-index="24" svg:width="13.17625cm" svg:height="8.8370833333333cm"><draw:image xlink:href="Pictures/ce099c5545903beb976711666abdd664.png" xlink:type="simple" xlink:show="embed" xlink:actuate="onLoad"/></draw:frame></text:p>
      <text:list text:style-name="List_20_1" text:continue-numbering="false">
        <text:list-item>
          <text:p text:style-name="LastListParagraph_FirstListParagraph_List_20_1_Content"> The  Select a Remote Client window opens: </text:p>
        </text:list-item>
      </text:list>
      <text:p text:style-name="Text_20_body"><draw:frame draw:style-name="media" draw:name="25" text:anchor-type="as-char" draw:z-index="25" svg:width="6.2441666666667cm" svg:height="4.1539583333333cm"><draw:image xlink:href="Pictures/29742443bca727b38d96366968468258.png" xlink:type="simple" xlink:show="embed" xlink:actuate="onLoad"/></draw:frame></text:p>
      <text:h text:style-name="Heading_20_3" text:outline-level="3"><text:bookmark-start text:name="__RefHeading___adding_a_samsung_soc_screen_23"/><text:bookmark-start text:name="adding_a_samsung_soc_screen"/>Adding a samsung soc screen<text:bookmark-end text:name="__RefHeading___adding_a_samsung_soc_screen_23"/><text:bookmark-end text:name="adding_a_samsung_soc_screen"/></text:h>
      <text:list text:style-name="Numbering_20_1" text:continue-numbering="false">
        <text:list-item>
          <text:p text:style-name="LastListParagraph_FirstListParagraph_Numbering_20_1_Content"> Click on SoC Samsung in the Select a Remote Client window<text:span text:style-name="Strong_20_Emphasis">.</text:span></text:p>
        </text:list-item>
      </text:list>
      <text:p text:style-name="Text_20_body"><draw:frame draw:style-name="media" draw:name="26" text:anchor-type="as-char" draw:z-index="26" svg:width="" svg:rel-width="100%" svg:height="" svg:rel-height="100%"><draw:image xlink:href="/home/edgeairport/www/wiki/data/media/en/guides/utilisation/media_image23.png" xlink:type="simple" xlink:show="embed" xlink:actuate="onLoad"/></draw:frame></text:p>
      <text:list text:style-name="Numbering_20_1" text:continue-numbering="false">
        <text:list-item>
          <text:p text:style-name="LastListParagraph_FirstListParagraph_Numbering_20_1_Content"> The Remote Client window opens:</text:p>
        </text:list-item>
      </text:list>
      <text:p text:style-name="Text_20_body"><draw:frame draw:style-name="media" draw:name="27" text:anchor-type="as-char" draw:z-index="27" svg:width="" svg:rel-width="100%" svg:height="" svg:rel-height="100%"><draw:image xlink:href="/home/edgeairport/www/wiki/data/media/en/guides/utilisation/media_image24.png" xlink:type="simple" xlink:show="embed" xlink:actuate="onLoad"/></draw:frame></text:p>
      <text:list text:style-name="Numbering_20_1" text:continue-numbering="false">
        <text:list-item>
          <text:p text:style-name="FirstListParagraph_Numbering_20_1_Content"> Complete the fields.</text:p>
        </text:list-item>
        <text:list-item>
          <text:p text:style-name="LastListParagraph_Numbering_20_1_Content"> Click OK to confirm.</text:p>
        </text:list-item>
      </text:list>
      <text:h text:style-name="Heading_20_3" text:outline-level="3"><text:bookmark-start text:name="__RefHeading___adding_a_computer_24"/><text:bookmark-start text:name="adding_a_computer"/>Adding a computer<text:bookmark-end text:name="__RefHeading___adding_a_computer_24"/><text:bookmark-end text:name="adding_a_computer"/></text:h>
      <text:list text:style-name="Numbering_20_1" text:continue-numbering="false">
        <text:list-item>
          <text:p text:style-name="LastListParagraph_FirstListParagraph_Numbering_20_1_Content"> Click on VncComputer in Select a Remote Client window.</text:p>
        </text:list-item>
      </text:list>
      <text:p text:style-name="Text_20_body"><draw:frame draw:style-name="media" draw:name="28" text:anchor-type="as-char" draw:z-index="28" svg:width="" svg:rel-width="100%" svg:height="" svg:rel-height="100%"><draw:image xlink:href="/home/edgeairport/www/wiki/data/media/en/guides/utilisation/media_image25.png" xlink:type="simple" xlink:show="embed" xlink:actuate="onLoad"/></draw:frame></text:p>
      <text:list text:style-name="Numbering_20_1" text:continue-numbering="false">
        <text:list-item>
          <text:p text:style-name="FirstListParagraph_Numbering_20_1_Content"> Click on OK.</text:p>
        </text:list-item>
        <text:list-item>
          <text:p text:style-name="LastListParagraph_Numbering_20_1_Content"> The Dialog window opens :</text:p>
        </text:list-item>
      </text:list>
      <text:p text:style-name="Text_20_body"><draw:frame draw:style-name="media" draw:name="29" text:anchor-type="as-char" draw:z-index="29" svg:width="" svg:rel-width="100%" svg:height="" svg:rel-height="100%"><draw:image xlink:href="/home/edgeairport/www/wiki/data/media/en/guides/utilisation/media_image26.png" xlink:type="simple" xlink:show="embed" xlink:actuate="onLoad"/></draw:frame></text:p>
      <text:list text:style-name="Numbering_20_1" text:continue-numbering="false">
        <text:list-item>
          <text:p text:style-name="FirstListParagraph_Numbering_20_1_Content"> Complete the fields.</text:p>
        </text:list-item>
        <text:list-item>
          <text:p text:style-name="LastListParagraph_Numbering_20_1_Content"> Click OK to confirm.</text:p>
        </text:list-item>
      </text:list>
      <text:h text:style-name="Heading_20_2" text:outline-level="2"><text:bookmark-start text:name="__RefHeading___changing_the_device_25"/><text:bookmark-start text:name="changing_the_device"/>CHANGING THE DEVICE<text:bookmark-end text:name="__RefHeading___changing_the_device_25"/><text:bookmark-end text:name="changing_the_device"/></text:h>
      <text:list text:style-name="Numbering_20_1" text:continue-numbering="false">
        <text:list-item>
          <text:p text:style-name="FirstListParagraph_Numbering_20_1_Content"> Right click on the device to be edited.</text:p>
        </text:list-item>
        <text:list-item>
          <text:p text:style-name="Numbering_20_1_Content"> <draw:frame draw:style-name="media" draw:name="30" text:anchor-type="as-char" draw:z-index="30" svg:width="" svg:rel-width="100%" svg:height="" svg:rel-height="100%"><draw:image xlink:href="/home/edgeairport/www/wiki/data/media/en/guides/utilisation/media_image27.png" xlink:type="simple" xlink:show="embed" xlink:actuate="onLoad"/></draw:frame> Click on Edit Client in the menu which appears.</text:p>
        </text:list-item>
        <text:list-item>
          <text:p text:style-name="LastListParagraph_Numbering_20_1_Content"> The  Remote Client window opens :</text:p>
        </text:list-item>
      </text:list>
      <text:p text:style-name="Text_20_body"><draw:frame draw:style-name="media" draw:name="31" text:anchor-type="as-char" draw:z-index="31" svg:width="" svg:rel-width="100%" svg:height="" svg:rel-height="100%"><draw:image xlink:href="/home/edgeairport/www/wiki/data/media/en/guides/utilisation/media_image28.png" xlink:type="simple" xlink:show="embed" xlink:actuate="onLoad"/></draw:frame></text:p>
      <text:list text:style-name="Numbering_20_1" text:continue-numbering="false">
        <text:list-item>
          <text:p text:style-name="FirstListParagraph_Numbering_20_1_Content"> Modify the necessary fields.</text:p>
        </text:list-item>
        <text:list-item>
          <text:p text:style-name="LastListParagraph_Numbering_20_1_Content"> Click OK to confirm.</text:p>
        </text:list-item>
      </text:list>
      <text:h text:style-name="Heading_20_2" text:outline-level="2"><text:bookmark-start text:name="__RefHeading___deleting_a_device_26"/><text:bookmark-start text:name="deleting_a_device"/>Deleting a device<text:bookmark-end text:name="__RefHeading___deleting_a_device_26"/><text:bookmark-end text:name="deleting_a_device"/></text:h>
      <text:list text:style-name="Numbering_20_1" text:continue-numbering="false">
        <text:list-item>
          <text:p text:style-name="FirstListParagraph_Numbering_20_1_Content"> Right-click on the screen area.</text:p>
        </text:list-item>
        <text:list-item>
          <text:p text:style-name="LastListParagraph_Numbering_20_1_Content"> <draw:frame draw:style-name="media" draw:name="32" text:anchor-type="as-char" draw:z-index="32" svg:width="" svg:rel-width="100%" svg:height="" svg:rel-height="100%"><draw:image xlink:href="/home/edgeairport/www/wiki/data/media/en/guides/utilisation/media_image18.png" xlink:type="simple" xlink:show="embed" xlink:actuate="onLoad"/></draw:frame>Click on Remove Client in the menu which appears. </text:p>
        </text:list-item>
      </text:list>
      <text:p text:style-name="Text_20_body">= End of the user manua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FirstListParagraph_Numbering_20_1_Content" style:display-name="Last First Numbering 1 Content" style:parent-style-name="FirstListParagraph_Numbering_20_1_Content" style:class="html" style:next-style-name="Text_20_body" style:family="paragraph">
      <style:paragraph-properties fo:margin-bottom="0.5cm" fo:margin-top="0.5c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guides:utilisation:supervision</dc:title>
  </office:meta>
</office:document-meta>
</file>