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4f10f0a881331d5999d85514d1bb509.png"/>
  <manifest:file-entry manifest:media-type="image/png" manifest:full-path="Pictures/816f1032c9c59faca3f4b4b0012395c6.png"/>
  <manifest:file-entry manifest:media-type="image/png" manifest:full-path="Pictures/4c134a0c2c4182dd3a1abd813aeadb2b.png"/>
  <manifest:file-entry manifest:media-type="image/png" manifest:full-path="Pictures/a0fb634868190a0ae93c5a79fc04fc7d.png"/>
  <manifest:file-entry manifest:media-type="image/png" manifest:full-path="Pictures/b37efcf31d91d7d6657277eb788acb4d.png"/>
  <manifest:file-entry manifest:media-type="image/png" manifest:full-path="Pictures/4d78c837942419b8663d0a5ff702336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faq:materiel:cluster"/><text:bookmark-start text:name="__RefHeading___faqcluster_monitoring_1"/><text:bookmark-start text:name="faqcluster_monitoring"/>FAQ : Cluster monitoring<text:bookmark-end text:name="__RefHeading___faqcluster_monitoring_1"/><text:bookmark-end text:name="faqcluster_monitoring"/></text:h>
      <text:h text:style-name="Heading_20_2" text:outline-level="2"><text:bookmark-start text:name="__RefHeading___scope_2"/><text:bookmark-start text:name="scope"/>Scope<text:bookmark-end text:name="__RefHeading___scope_2"/><text:bookmark-end text:name="scope"/></text:h>
      <text:p text:style-name="Text_20_body">Testing and Commissioning Procedure of Cluster </text:p>
      <text:h text:style-name="Heading_20_2" text:outline-level="2"><text:bookmark-start text:name="__RefHeading___description_3"/><text:bookmark-start text:name="description"/>Description<text:bookmark-end text:name="__RefHeading___description_3"/><text:bookmark-end text:name="description"/></text:h>
      <text:p text:style-name="Text_20_body">A server cluster is composed of 2 rigorously identical servers configured in normal / backup high availability. The first server in normal mode is called “primary”, the backup server is called “secondary”.</text:p>
      <text:h text:style-name="Heading_20_2" text:outline-level="2"><text:bookmark-start text:name="__RefHeading___prerequisites_4"/><text:bookmark-start text:name="prerequisites"/>Prerequisites<text:bookmark-end text:name="__RefHeading___prerequisites_4"/><text:bookmark-end text:name="prerequisites"/></text:h>
      <text:p text:style-name="Text_20_body">At a minimum, each server uses 3 network adapters configured as follows:</text:p>
      <text:p text:style-name="Text_20_body">• ETH1 = Main Network Interface = IP_Server</text:p>
      <text:p text:style-name="Text_20_body">• ETH2 = bridged network interface for virtual machines = IP_Br0</text:p>
      <text:p text:style-name="Text_20_body">• ETH3 = “Private” server synchronization network interface, direct link between the cluster nodes.</text:p>
      <text:p text:style-name="Text_20_body">On HP servers, the HP_ILO management interface for monitoring the machine can be set to benefit from the information of the server's physical state (see ILO monitoring documentation).</text:p>
      <text:p text:style-name="Text_20_body"><text:span text:style-name="Emphasis">The 2 servers are connected to each other by a link allowing to have the servers in 2 different and distant technical premises to ensure the physical integrity of the equipment and the non-propagation of a physical damage on one of the two rooms.</text:span></text:p>
      <text:h text:style-name="Heading_20_2" text:outline-level="2"><text:bookmark-start text:name="__RefHeading___connection_schema_5"/><text:bookmark-start text:name="connection_schema"/>CONNECTION SCHEMA<text:bookmark-end text:name="__RefHeading___connection_schema_5"/><text:bookmark-end text:name="connection_schema"/></text:h>
      <text:p text:style-name="Text_20_body"><draw:frame draw:style-name="media" draw:name="0" text:anchor-type="as-char" draw:z-index="0" svg:width="50.561875cm" style:rel-width="100%" svg:height="6.746875cm" style:rel-height="scale"><draw:image xlink:href="Pictures/54f10f0a881331d5999d85514d1bb509.png" xlink:type="simple" xlink:show="embed" xlink:actuate="onLoad"/></draw:frame></text:p>
      <text:h text:style-name="Heading_20_2" text:outline-level="2"><text:bookmark-start text:name="__RefHeading___functioning_of_the_cluster_6"/><text:bookmark-start text:name="functioning_of_the_cluster"/>FUNCTIONING OF THE CLUSTER<text:bookmark-end text:name="__RefHeading___functioning_of_the_cluster_6"/><text:bookmark-end text:name="functioning_of_the_cluster"/></text:h>
      <text:p text:style-name="Text_20_body">The Linux services used for the Cluster are:</text:p>
      <text:list text:style-name="List_20_1" text:continue-numbering="false">
        <text:list-item>
          <text:p text:style-name="FirstListParagraph_List_20_1_Content"> Drbd = data replication between disk spaces</text:p>
        </text:list-item>
        <text:list-item>
          <text:p text:style-name="List_20_1_Content"> Corosync = Configuration and scheduling of Cluster services</text:p>
        </text:list-item>
        <text:list-item>
          <text:p text:style-name="LastListParagraph_List_20_1_Content"> Peacemaker = Monitoring cluster services</text:p>
        </text:list-item>
      </text:list>
      <text:p text:style-name="Text_20_body">The services configured and monitored by the Cluster are:</text:p>
      <text:list text:style-name="List_20_1" text:continue-numbering="false">
        <text:list-item>
          <text:p text:style-name="FirstListParagraph_List_20_1_Content"> Apache = Web server</text:p>
        </text:list-item>
        <text:list-item>
          <text:p text:style-name="List_20_1_Content"> MySQL = Database</text:p>
        </text:list-item>
        <text:list-item>
          <text:p text:style-name="List_20_1_Content"> Samba = File Sharing</text:p>
        </text:list-item>
        <text:list-item>
          <text:p text:style-name="List_20_1_Content"> Libvirtd = KVM Virtualization Engine</text:p>
        </text:list-item>
        <text:list-item>
          <text:p text:style-name="List_20_1_Content"> Libvirtguest = Virtualization Management Tools</text:p>
        </text:list-item>
        <text:list-item>
          <text:p text:style-name="LastListParagraph_List_20_1_Content"> IP Cluster / Route Cluster = Active Network Node</text:p>
        </text:list-item>
      </text:list>
      <text:p text:style-name="Text_20_body">NOTE: All Linux services are controlled by Corosync, do not use the standard services of Linux daemons, do not use “services” or “systemctl” commands or automatic scripts like “samba”. Any activation of the services by this type of command cancels the system monitoring by peacemaker and corosync.</text:p>
      <text:h text:style-name="Heading_20_2" text:outline-level="2"><text:bookmark-start text:name="__RefHeading___server_s_supervision_web_page_7"/><text:bookmark-start text:name="server_s_supervision_web_page"/>SERVER'S SUPERVISION WEB PAGE<text:bookmark-end text:name="__RefHeading___server_s_supervision_web_page_7"/><text:bookmark-end text:name="server_s_supervision_web_page"/></text:h>
      <text:p text:style-name="Text_20_body">Goto « <text:a xlink:type="simple" xlink:href="http://ip_server/web/system/ezmonitor" text:style-name="Internet_20_link" text:visited-style-name="Visited_20_Internet_20_Link">http://ip_server/web/system/ezmonitor</text:a> »</text:p>
      <text:p text:style-name="Text_20_body"><draw:frame draw:style-name="media" draw:name="1" text:anchor-type="as-char" draw:z-index="1" svg:width="50.773541666667cm" style:rel-width="100%" svg:height="22.489583333333cm" style:rel-height="scale"><draw:image xlink:href="Pictures/816f1032c9c59faca3f4b4b0012395c6.png" xlink:type="simple" xlink:show="embed" xlink:actuate="onLoad"/></draw:frame></text:p>
      <text:p text:style-name="Text_20_body">CHECKING THE SYNCHRONIZATION OF CLUSTER DATA</text:p>
      <text:p text:style-name="Text_20_body">In a terminal or by ssh access on one of the cluster nodes use the “drbd-overview” command</text:p>
      <text:p text:style-name="Text_20_body"> <draw:frame draw:style-name="media" draw:name="2" text:anchor-type="as-char" draw:z-index="2" svg:width="23.865416666667cm" style:rel-width="100%" svg:height="1.0054166666667cm" style:rel-height="scale"><draw:image xlink:href="Pictures/4c134a0c2c4182dd3a1abd813aeadb2b.png" xlink:type="simple" xlink:show="embed" xlink:actuate="onLoad"/></draw:frame></text:p>
      <text:p text:style-name="Text_20_body">Here the 2 primary and secondary servers are perfectly synchronized at the data level since the status “UpToDate” is effective on both servers.</text:p>
      <text:p text:style-name="Text_20_body">Primary / Secondary Uptodate / Uptodate shows the synchronization status of the 2 nodes of the cluster.</text:p>
      <text:p text:style-name="Text_20_body">In case the DRBD service is not started correctly (Cluster out of service), it is possible to restart the server data synchronization service via the following command:</text:p>
      <text:p text:style-name="Text_20_body"># service drbdserv –full-restart</text:p>
      <text:h text:style-name="Heading_20_2" text:outline-level="2"><text:bookmark-start text:name="__RefHeading___validation_of_the_correct_functioning_of_the_cluster_corosync_8"/><text:bookmark-start text:name="validation_of_the_correct_functioning_of_the_cluster_corosync"/>VALIDATION OF THE CORRECT FUNCTIONING OF THE CLUSTER (COROSYNC)<text:bookmark-end text:name="__RefHeading___validation_of_the_correct_functioning_of_the_cluster_corosync_8"/><text:bookmark-end text:name="validation_of_the_correct_functioning_of_the_cluster_corosync"/></text:h>
      <text:p text:style-name="Text_20_body">To know the state of the services managed by the cluster via a terminal or by access ssh, use the command “crm status”</text:p>
      <text:p text:style-name="Text_20_body"><draw:frame draw:style-name="media" draw:name="3" text:anchor-type="as-char" draw:z-index="3" svg:width="23.944791666667cm" style:rel-width="100%" svg:height="0.79375cm" style:rel-height="scale"><draw:image xlink:href="Pictures/a0fb634868190a0ae93c5a79fc04fc7d.png" xlink:type="simple" xlink:show="embed" xlink:actuate="onLoad"/></draw:frame></text:p>
      <text:p text:style-name="Text_20_body"> The command returns the configuration and cluster status</text:p>
      <text:p text:style-name="Text_20_body"><draw:frame draw:style-name="media" draw:name="4" text:anchor-type="as-char" draw:z-index="4" svg:width="15.134166666667cm" svg:height="11.509375cm"><draw:image xlink:href="Pictures/b37efcf31d91d7d6657277eb788acb4d.png" xlink:type="simple" xlink:show="embed" xlink:actuate="onLoad"/></draw:frame></text:p>
      <text:h text:style-name="Heading_20_2" text:outline-level="2"><text:bookmark-start text:name="__RefHeading___description_of_the_configuration_file_9"/><text:bookmark-start text:name="description_of_the_configuration_file"/>DESCRIPTION OF THE CONFIGURATION FILE<text:bookmark-end text:name="__RefHeading___description_of_the_configuration_file_9"/><text:bookmark-end text:name="description_of_the_configuration_file"/></text:h>
      <text:p text:style-name="Text_20_body">The first block indicates the state of the cluster</text:p>
      <text:h text:style-name="Heading_20_1" text:outline-level="1"><text:bookmark-start text:name="__RefHeading___NoTitle_10"/><text:bookmark-start text:name="section"/><text:bookmark-end text:name="__RefHeading___NoTitle_10"/><text:bookmark-end text:name="section"/></text:h>
      <text:p text:style-name="Text_20_body">Last updated: Sun Sep 23 08:21:21 2018</text:p>
      <text:p text:style-name="Text_20_body">Last change: Tue Aug 28 09:42:27 2018 via crm_attribute on dzacupsvr2</text:p>
      <text:p text:style-name="Text_20_body">Stack: corosync</text:p>
      <text:p text:style-name="Text_20_body">Current DC: dzacupsvr2 (34212362) - partition with quorum</text:p>
      <text:p text:style-name="Text_20_body">Version: 1.1.7-2.mga1-ee0730e13d124c3d58f00016c3376a1de5323cff</text:p>
      <text:p text:style-name="Text_20_body">2 Nodes configured, unknown expected votes</text:p>
      <text:p text:style-name="Text_20_body">11 Resources configured.</text:p>
      <text:p text:style-name="Text_20_body">The second block tells you which is the primary node, and where are the services:</text:p>
      <text:h text:style-name="Heading_20_1" text:outline-level="1"><text:bookmark-start text:name="__RefHeading___NoTitle_11"/><text:bookmark-start text:name="section1"/><text:bookmark-end text:name="__RefHeading___NoTitle_11"/><text:bookmark-end text:name="section1"/></text:h>
      <text:p text:style-name="Text_20_body">Online: [ dzacupsvr dzacupsvr2 ]</text:p>
      <text:p text:style-name="Text_20_body">Resource Group: services</text:p>
      <text:p text:style-name="Text_20_body"> samba  (lsb:smb):  Started dzacupsvr</text:p>
      <text:p text:style-name="Text_20_body"> apache  (ocf::heartbeat:apache):  Started dzacupsvr</text:p>
      <text:p text:style-name="Text_20_body"> mysql  (ocf::heartbeat:mysql): Started dzacupsvr</text:p>
      <text:p text:style-name="Text_20_body"> libvirtd  (lsb:libvirtd): Started dzacupsvr</text:p>
      <text:p text:style-name="Text_20_body"> libvirt-guests  (lsb:libvirt-guests):  Started dzacupsvr</text:p>
      <text:p text:style-name="Text_20_body"> Master/Slave Set: drbdservClone [drbdserv]</text:p>
      <text:p text:style-name="Text_20_body"> Masters: [ dzacupsvr ]</text:p>
      <text:p text:style-name="Text_20_body"> Slaves: [ dzacupsvr2 ]</text:p>
      <text:p text:style-name="Text_20_body"> fsserv (ocf::heartbeat:Filesystem):  Started dzacupsvr</text:p>
      <text:p text:style-name="Text_20_body"> Resource Group: iphd</text:p>
      <text:p text:style-name="Text_20_body"> clusterip  (ocf::heartbeat:IPaddr2):  Started dzacupsvr</text:p>
      <text:p text:style-name="Text_20_body"> clusterroute  (ocf::heartbeat:Route): Started dzacupsvr</text:p>
      <text:p text:style-name="Text_20_body">⇒ the 2 servers are “online”, and each service is operational on the primary.</text:p>
      <text:h text:style-name="Heading_20_2" text:outline-level="2"><text:bookmark-start text:name="__RefHeading___verifying_the_correct_functioning_of_the_cluster_12"/><text:bookmark-start text:name="verifying_the_correct_functioning_of_the_cluster"/>VERIFYING THE CORRECT FUNCTIONING OF THE CLUSTER<text:bookmark-end text:name="__RefHeading___verifying_the_correct_functioning_of_the_cluster_12"/><text:bookmark-end text:name="verifying_the_correct_functioning_of_the_cluster"/></text:h>
      <text:p text:style-name="Text_20_body">See the cluster configuration, use the following command:</text:p>
      <text:p text:style-name="Text_20_body"># crm configure show</text:p>
      <text:p text:style-name="Text_20_body">Example of a configuration file of the Abidjan cluster:</text:p>
      <text:p text:style-name="Text_20_body"><draw:frame draw:style-name="media" draw:name="5" text:anchor-type="as-char" draw:z-index="5" svg:width="22.330833333333cm" style:rel-width="100%" svg:height="23.8125cm" style:rel-height="scale"><draw:image xlink:href="Pictures/4d78c837942419b8663d0a5ff702336f.png" xlink:type="simple" xlink:show="embed" xlink:actuate="onLoad"/></draw:frame></text:p>
      <text:p text:style-name="Preformatted_20_Text">COmmands FOR VERIFYING THE CORRECT FUNCTIONING OF THE CLUSTER</text:p>
      <text:p text:style-name="Text_20_body">for example « abjairsvr2 »</text:p>
      <table:table table:style-name="Table">
        <table:table-column table:style-name="odt_auto_style_table_column_1_1"/>
        <table:table-column table:style-name="odt_auto_style_table_column_1_2"/>
        <table:table-row>
          <table:table-cell office:value-type="string" table:style-name="tablecell">
            <text:p text:style-name="tablealignleft">DESIRED Action </text:p>
          </table:table-cell>
          <table:table-cell office:value-type="string" table:style-name="tablecell">
            <text:p text:style-name="tablealignleft">SYSTEM Command</text:p>
          </table:table-cell>
        </table:table-row>
        <table:table-row>
          <table:table-cell office:value-type="string" table:style-name="tablecell">
            <text:p text:style-name="tablealignleft">Checking the cluster status</text:p>
          </table:table-cell>
          <table:table-cell office:value-type="string" table:style-name="tablecell">
            <text:p text:style-name="tablealignleft">service corosync status</text:p>
          </table:table-cell>
        </table:table-row>
        <table:table-row>
          <table:table-cell office:value-type="string" table:style-name="tablecell">
            <text:p text:style-name="tablealignleft">See cluster nodes</text:p>
          </table:table-cell>
          <table:table-cell office:value-type="string" table:style-name="tablecell">
            <text:p text:style-name="tablealignleft">crm node</text:p>
          </table:table-cell>
        </table:table-row>
        <table:table-row>
          <table:table-cell office:value-type="string" table:style-name="tablecell">
            <text:p text:style-name="tablealignleft">See the cluster configuration</text:p>
          </table:table-cell>
          <table:table-cell office:value-type="string" table:style-name="tablecell">
            <text:p text:style-name="tablealignleft">crm configure show</text:p>
          </table:table-cell>
        </table:table-row>
        <table:table-row>
          <table:table-cell office:value-type="string" table:style-name="tablecell">
            <text:p text:style-name="tablealignleft">Edit cluster configuration</text:p>
          </table:table-cell>
          <table:table-cell office:value-type="string" table:style-name="tablecell">
            <text:p text:style-name="tablealignleft">crm configure edit</text:p>
          </table:table-cell>
        </table:table-row>
        <table:table-row>
          <table:table-cell office:value-type="string" table:style-name="tablecell">
            <text:p text:style-name="tablealignleft">Put a cluster node in standby time to change a configuration</text:p>
          </table:table-cell>
          <table:table-cell office:value-type="string" table:style-name="tablecell">
            <text:p text:style-name="tablealignleft"> crm node standby abjairsvr2</text:p>
          </table:table-cell>
        </table:table-row>
        <table:table-row>
          <table:table-cell office:value-type="string" table:style-name="tablecell">
            <text:p text:style-name="tablealignleft">Put back in service a node of the cluster (here secondary of abidjan)</text:p>
          </table:table-cell>
          <table:table-cell office:value-type="string" table:style-name="tablecell">
            <text:p text:style-name="tablealignleft"> crm node online abjairsvr2</text:p>
          </table:table-cell>
        </table:table-row>
        <table:table-row>
          <table:table-cell office:value-type="string" table:style-name="tablecell">
            <text:p text:style-name="tablealignleft">Change a cluster configuration parameter</text:p>
          </table:table-cell>
          <table:table-cell office:value-type="string" table:style-name="tablecell">
            <text:p text:style-name="tablealignleft"> crm configure rsc_defaults resource-stickiness=100</text:p>
          </table:table-cell>
        </table:table-row>
        <table:table-row>
          <table:table-cell office:value-type="string" table:style-name="tablecell">
            <text:p text:style-name="tablealignleft">View the status of a cluster service</text:p>
          </table:table-cell>
          <table:table-cell office:value-type="string" table:style-name="tablecell">
            <text:p text:style-name="tablealignleft"> crm resource libvirt-guests status</text:p>
          </table:table-cell>
        </table:table-row>
        <table:table-row>
          <table:table-cell office:value-type="string" table:style-name="tablecell">
            <text:p text:style-name="tablealignleft">Purge a cluster service that does not start</text:p>
          </table:table-cell>
          <table:table-cell office:value-type="string" table:style-name="tablecell">
            <text:p text:style-name="tablealignleft"> crm resource cleanup libvirt-guests</text:p>
          </table:table-cell>
        </table:table-row>
        <table:table-row>
          <table:table-cell office:value-type="string" table:style-name="tablecell">
            <text:p text:style-name="tablealignleft">Check whether or not a split brain exists (service that has migrated to a non-operational node)</text:p>
          </table:table-cell>
          <table:table-cell office:value-type="string" table:style-name="tablecell">
            <text:p text:style-name="tablealignleft">grep “split-brain” /var/log/syslog</text:p>
          </table:table-cell>
        </table:table-row>
        <table:table-row>
          <table:table-cell office:value-type="string" table:style-name="tablecell">
            <text:p text:style-name="tablealignleft">Move a service from one node to another (in the case of a split brain)</text:p>
          </table:table-cell>
          <table:table-cell office:value-type="string" table:style-name="tablecell">
            <text:p text:style-name="tablealignleft"> crm resource move libvirt-guests abjairsvr2</text:p>
          </table:table-cell>
        </table:table-row>
        <table:table-row>
          <table:table-cell office:value-type="string" table:style-name="tablecell">
            <text:p text:style-name="tablealignleft">Reattach a service to the cluster</text:p>
          </table:table-cell>
          <table:table-cell office:value-type="string" table:style-name="tablecell">
            <text:p text:style-name="tablealignleft"> crm resource manage libvirt-guests</text:p>
          </table:table-cell>
        </table:table-row>
        <table:table-row>
          <table:table-cell office:value-type="string" table:style-name="tablecell">
            <text:p text:style-name="tablealignleft">Check that the configuration files are identical between the nodes of a server</text:p>
          </table:table-cell>
          <table:table-cell office:value-type="string" table:style-name="tablecell">
            <text:p text:style-name="tablealignleft"> crm cluster diff /etc/samba/smb.conf</text:p>
          </table:table-cell>
        </table:table-row>
      </table:table>
      <text:h text:style-name="Heading_20_2" text:outline-level="2"><text:bookmark-start text:name="__RefHeading___verification_of_cluster_management_tools_13"/><text:bookmark-start text:name="verification_of_cluster_management_tools"/>VERIFICATION OF CLUSTER MANAGEMENT TOOLS<text:bookmark-end text:name="__RefHeading___verification_of_cluster_management_tools_13"/><text:bookmark-end text:name="verification_of_cluster_management_tools"/></text:h>
      <table:table table:style-name="Table">
        <table:table-column table:style-name="odt_auto_style_table_column_2_1"/>
        <table:table-column table:style-name="odt_auto_style_table_column_2_2"/>
        <table:table-column table:style-name="odt_auto_style_table_column_2_3"/>
        <table:table-row>
          <table:table-cell office:value-type="string" table:style-name="tablecell">
            <text:p text:style-name="tablealignleft">DESIRED Action </text:p>
          </table:table-cell>
          <table:table-cell office:value-type="string" table:style-name="tablecell">
            <text:p text:style-name="tablealignleft">SYSTEM Commands</text:p>
          </table:table-cell>
          <table:table-cell office:value-type="string" table:style-name="tablecell"/>
        </table:table-row>
        <table:table-row>
          <table:table-cell office:value-type="string" table:style-name="tablecell">
            <text:p text:style-name="tablealignleft">See cluster nodes</text:p>
          </table:table-cell>
          <table:table-cell office:value-type="string" table:style-name="tablecell">
            <text:p text:style-name="tablealignleft">systemctl status pacemaker</text:p>
          </table:table-cell>
          <table:table-cell office:value-type="string" table:style-name="tablecell"/>
        </table:table-row>
        <table:table-row>
          <table:table-cell office:value-type="string" table:style-name="tablecell">
            <text:p text:style-name="tablealignleft">See the cluster configuration</text:p>
          </table:table-cell>
          <table:table-cell office:value-type="string" table:style-name="tablecell">
            <text:p text:style-name="tablealignleft">systemd-analyze verify pacemaker.service</text:p>
          </table:table-cell>
          <table:table-cell office:value-type="string" table:style-name="tablecell"/>
        </table:table-row>
        <table:table-row>
          <table:table-cell office:value-type="string" table:style-name="tablecell">
            <text:p text:style-name="tablealignleft">Edit cluster configuration</text:p>
          </table:table-cell>
          <table:table-cell office:value-type="string" table:style-name="tablecell">
            <text:p text:style-name="tablealignleft">systemctl pacemaker.service reload</text:p>
          </table:table-cell>
          <table:table-cell office:value-type="string" table:style-name="tablecell"/>
        </table:table-row>
        <table:table-row>
          <table:table-cell office:value-type="string" table:style-name="tablecell">
            <text:p text:style-name="tablealignleft">Put a cluster node in standby time to change a configuration</text:p>
          </table:table-cell>
          <table:table-cell office:value-type="string" table:style-name="tablecell">
            <text:p text:style-name="tablealignleft">systemd-delta pacemaker.service</text:p>
          </table:table-cell>
          <table:table-cell office:value-type="string" table:style-name="tablecell"/>
        </table:table-row>
        <table:table-row>
          <table:table-cell office:value-type="string" table:style-name="tablecell">
            <text:p text:style-name="tablealignleft">Put back in service a node of the cluster (here secondary of abidjan)</text:p>
          </table:table-cell>
          <table:table-cell office:value-type="string" table:style-name="tablecell">
            <text:p text:style-name="tablealignleft">journalctl -u pacemaker</text:p>
          </table:table-cell>
          <table:table-cell office:value-type="string" table:style-name="tablecell">
            <text:p text:style-name="tablealignleft">mor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en:faq:materiel:cluster</dc:title>
  </office:meta>
</office:document-meta>
</file>